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486cd04b58ce990d1cf576d70919b55.png"/>
  <manifest:file-entry manifest:media-type="image/svg+xml" manifest:full-path="Pictures/ec5924de4fd302fe928d73295c17ff84.svg"/>
  <manifest:file-entry manifest:media-type="image/svg+xml" manifest:full-path="Pictures/7ca3bb4f4d1c63e1581e4a16ef5f6f6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c486cd04b58ce990d1cf576d70919b55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iki.pmhs.de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pmhs.de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ec5924de4fd302fe928d73295c17ff84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ec5924de4fd302fe928d73295c17ff84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ec5924de4fd302fe928d73295c17ff84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ec5924de4fd302fe928d73295c17ff84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ec5924de4fd302fe928d73295c17ff84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7ca3bb4f4d1c63e1581e4a16ef5f6f69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3::24:36</meta:creation-date>
    <dc:creator>Generated</dc:creator>
    <dc:date>2026-09-13T03::24:36</dc:date>
    <dc:language>en-US</dc:language>
    <meta:editing-cycles>1</meta:editing-cycles>
    <meta:editing-duration>PT0S</meta:editing-duration>
    <dc:title>wiki:dokuwiki</dc:title>
  </office:meta>
</office:document-meta>
</file>